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Result" style:data-style-name="N0">
      <style:table-cell-properties style:vertical-align="automatic" fo:background-color="transparent" style:cell-protect="protected"/>
      <style:text-properties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/>
    </style:style>
    <style:style style:name="ce3" style:family="table-cell" style:parent-style-name="Result" style:data-style-name="N0">
      <style:table-cell-properties style:vertical-align="automatic" fo:background-color="transparent" style:cell-protect="protected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4" style:family="table-cell" style:parent-style-name="Result" style:data-style-name="N36">
      <style:table-cell-properties style:vertical-align="automatic" fo:background-color="transparent" style:cell-protect="protected"/>
      <style:text-properties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/>
    </style:style>
    <style:style style:name="ce5" style:family="table-cell" style:parent-style-name="Result" style:data-style-name="N0">
      <style:table-cell-properties style:vertical-align="automatic" fo:background-color="transparent" style:cell-protect="protected"/>
      <style:text-properties fo:color="#993366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6" style:family="table-cell" style:parent-style-name="Result" style:data-style-name="N0">
      <style:table-cell-properties style:vertical-align="automatic" fo:background-color="transparent" style:cell-protect="protected"/>
      <style:text-properties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/>
    </style:style>
    <style:style style:name="ce7" style:family="table-cell" style:parent-style-name="Result" style:data-style-name="N0">
      <style:table-cell-properties style:vertical-align="automatic" fo:background-color="transparent" style:cell-protect="protected"/>
      <style:text-properties fo:color="#993366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/>
    </style:style>
    <style:style style:name="ce8" style:family="table-cell" style:parent-style-name="Result" style:data-style-name="N0">
      <style:table-cell-properties style:vertical-align="automatic" fo:background-color="transparent" style:cell-protect="protected"/>
      <style:text-properties fo:color="#FF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number-columns-repeated="1024" table:default-cell-style-name="ce3"/>
        <table:table-column table:style-name="co2" table:number-columns-repeated="15360" table:default-cell-style-name="ce1"/>
        <table:table-row table:style-name="ro1">
          <table:table-cell table:style-name="ce2"/>
          <table:table-cell office:value-type="string" table:style-name="ce2">
            <text:p>First Name</text:p>
          </table:table-cell>
          <table:table-cell office:value-type="string" table:style-name="ce2">
            <text:p>Last Name</text:p>
          </table:table-cell>
          <table:table-cell office:value-type="string" table:style-name="ce2">
            <text:p>Gender</text:p>
          </table:table-cell>
          <table:table-cell office:value-type="string" table:style-name="ce2">
            <text:p>Country</text:p>
          </table:table-cell>
          <table:table-cell office:value-type="string" table:style-name="ce2">
            <text:p>Age</text:p>
          </table:table-cell>
          <table:table-cell office:value-type="string" table:style-name="ce2">
            <text:p>Date</text:p>
          </table:table-cell>
          <table:table-cell office:value-type="string" table:style-name="ce2">
            <text:p>Id</text:p>
          </table:table-cell>
          <table:table-cell table:number-columns-repeated="16376" table:style-name="ce2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9" table:style-name="ce3">
            <text:p>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10" table:style-name="ce3">
            <text:p>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11" table:style-name="ce3">
            <text:p>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12" table:style-name="ce3">
            <text:p>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13" table:style-name="ce3">
            <text:p>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14" table:style-name="ce3">
            <text:p>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15" table:style-name="ce3">
            <text:p>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16" table:style-name="ce3">
            <text:p>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17" table:style-name="ce3">
            <text:p>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18" table:style-name="ce3">
            <text:p>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19" table:style-name="ce3">
            <text:p>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20" table:style-name="ce3">
            <text:p>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21" table:style-name="ce3">
            <text:p>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22" table:style-name="ce3">
            <text:p>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23" table:style-name="ce3">
            <text:p>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24" table:style-name="ce3">
            <text:p>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25" table:style-name="ce3">
            <text:p>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26" table:style-name="ce3">
            <text:p>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27" table:style-name="ce3">
            <text:p>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28" table:style-name="ce3">
            <text:p>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29" table:style-name="ce3">
            <text:p>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30" table:style-name="ce3">
            <text:p>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31" table:style-name="ce3">
            <text:p>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32" table:style-name="ce3">
            <text:p>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33" table:style-name="ce3">
            <text:p>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34" table:style-name="ce3">
            <text:p>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35" table:style-name="ce3">
            <text:p>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36" table:style-name="ce3">
            <text:p>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37" table:style-name="ce3">
            <text:p>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38" table:style-name="ce3">
            <text:p>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39" table:style-name="ce3">
            <text:p>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40" table:style-name="ce3">
            <text:p>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41" table:style-name="ce3">
            <text:p>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2" table:style-name="ce3">
            <text:p>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43" table:style-name="ce3">
            <text:p>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44" table:style-name="ce3">
            <text:p>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45" table:style-name="ce3">
            <text:p>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46" table:style-name="ce3">
            <text:p>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47" table:style-name="ce3">
            <text:p>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48" table:style-name="ce3">
            <text:p>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9" table:style-name="ce3">
            <text:p>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50" table:style-name="ce3">
            <text:p>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51" table:style-name="ce3">
            <text:p>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52" table:style-name="ce3">
            <text:p>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53" table:style-name="ce3">
            <text:p>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54" table:style-name="ce3">
            <text:p>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55" table:style-name="ce3">
            <text:p>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56" table:style-name="ce3">
            <text:p>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57" table:style-name="ce3">
            <text:p>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58" table:style-name="ce3">
            <text:p>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59" table:style-name="ce3">
            <text:p>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60" table:style-name="ce3">
            <text:p>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61" table:style-name="ce3">
            <text:p>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62" table:style-name="ce3">
            <text:p>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63" table:style-name="ce3">
            <text:p>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64" table:style-name="ce3">
            <text:p>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65" table:style-name="ce3">
            <text:p>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66" table:style-name="ce3">
            <text:p>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67" table:style-name="ce3">
            <text:p>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68" table:style-name="ce3">
            <text:p>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69" table:style-name="ce3">
            <text:p>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70" table:style-name="ce3">
            <text:p>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71" table:style-name="ce3">
            <text:p>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72" table:style-name="ce3">
            <text:p>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73" table:style-name="ce3">
            <text:p>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74" table:style-name="ce3">
            <text:p>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75" table:style-name="ce3">
            <text:p>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76" table:style-name="ce3">
            <text:p>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77" table:style-name="ce3">
            <text:p>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78" table:style-name="ce3">
            <text:p>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79" table:style-name="ce3">
            <text:p>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80" table:style-name="ce3">
            <text:p>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81" table:style-name="ce3">
            <text:p>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82" table:style-name="ce3">
            <text:p>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83" table:style-name="ce3">
            <text:p>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84" table:style-name="ce3">
            <text:p>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85" table:style-name="ce3">
            <text:p>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86" table:style-name="ce3">
            <text:p>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87" table:style-name="ce3">
            <text:p>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88" table:style-name="ce3">
            <text:p>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89" table:style-name="ce3">
            <text:p>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90" table:style-name="ce3">
            <text:p>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91" table:style-name="ce3">
            <text:p>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2" table:style-name="ce3">
            <text:p>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93" table:style-name="ce3">
            <text:p>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94" table:style-name="ce3">
            <text:p>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95" table:style-name="ce3">
            <text:p>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96" table:style-name="ce3">
            <text:p>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97" table:style-name="ce3">
            <text:p>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98" table:style-name="ce3">
            <text:p>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9" table:style-name="ce3">
            <text:p>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100" table:style-name="ce3">
            <text:p>1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101" table:style-name="ce3">
            <text:p>1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102" table:style-name="ce3">
            <text:p>1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103" table:style-name="ce3">
            <text:p>1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104" table:style-name="ce3">
            <text:p>1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105" table:style-name="ce3">
            <text:p>1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106" table:style-name="ce3">
            <text:p>1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107" table:style-name="ce3">
            <text:p>1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108" table:style-name="ce3">
            <text:p>1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109" table:style-name="ce3">
            <text:p>1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110" table:style-name="ce3">
            <text:p>1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111" table:style-name="ce3">
            <text:p>1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112" table:style-name="ce3">
            <text:p>1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113" table:style-name="ce3">
            <text:p>1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114" table:style-name="ce3">
            <text:p>1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115" table:style-name="ce3">
            <text:p>1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116" table:style-name="ce3">
            <text:p>1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117" table:style-name="ce3">
            <text:p>1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118" table:style-name="ce3">
            <text:p>1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119" table:style-name="ce3">
            <text:p>1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120" table:style-name="ce3">
            <text:p>1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121" table:style-name="ce3">
            <text:p>1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122" table:style-name="ce3">
            <text:p>1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123" table:style-name="ce3">
            <text:p>1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124" table:style-name="ce3">
            <text:p>1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125" table:style-name="ce3">
            <text:p>1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126" table:style-name="ce3">
            <text:p>1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127" table:style-name="ce3">
            <text:p>1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128" table:style-name="ce3">
            <text:p>1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129" table:style-name="ce3">
            <text:p>1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130" table:style-name="ce3">
            <text:p>1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131" table:style-name="ce3">
            <text:p>1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132" table:style-name="ce3">
            <text:p>1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133" table:style-name="ce3">
            <text:p>1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134" table:style-name="ce3">
            <text:p>1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135" table:style-name="ce3">
            <text:p>1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136" table:style-name="ce3">
            <text:p>1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137" table:style-name="ce3">
            <text:p>1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138" table:style-name="ce3">
            <text:p>1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139" table:style-name="ce3">
            <text:p>1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140" table:style-name="ce3">
            <text:p>1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141" table:style-name="ce3">
            <text:p>1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142" table:style-name="ce3">
            <text:p>1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143" table:style-name="ce3">
            <text:p>1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144" table:style-name="ce3">
            <text:p>1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145" table:style-name="ce3">
            <text:p>1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146" table:style-name="ce3">
            <text:p>1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147" table:style-name="ce3">
            <text:p>1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148" table:style-name="ce3">
            <text:p>1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149" table:style-name="ce3">
            <text:p>1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150" table:style-name="ce3">
            <text:p>1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151" table:style-name="ce3">
            <text:p>1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152" table:style-name="ce3">
            <text:p>1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153" table:style-name="ce3">
            <text:p>1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154" table:style-name="ce3">
            <text:p>1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155" table:style-name="ce3">
            <text:p>1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156" table:style-name="ce3">
            <text:p>1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157" table:style-name="ce3">
            <text:p>1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158" table:style-name="ce3">
            <text:p>1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159" table:style-name="ce3">
            <text:p>1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160" table:style-name="ce3">
            <text:p>1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161" table:style-name="ce3">
            <text:p>1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162" table:style-name="ce3">
            <text:p>1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163" table:style-name="ce3">
            <text:p>1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164" table:style-name="ce3">
            <text:p>1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165" table:style-name="ce3">
            <text:p>1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166" table:style-name="ce3">
            <text:p>1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167" table:style-name="ce3">
            <text:p>1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168" table:style-name="ce3">
            <text:p>1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169" table:style-name="ce3">
            <text:p>1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170" table:style-name="ce3">
            <text:p>1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171" table:style-name="ce3">
            <text:p>1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172" table:style-name="ce3">
            <text:p>1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173" table:style-name="ce3">
            <text:p>1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174" table:style-name="ce3">
            <text:p>1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175" table:style-name="ce3">
            <text:p>1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176" table:style-name="ce3">
            <text:p>1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177" table:style-name="ce3">
            <text:p>1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178" table:style-name="ce3">
            <text:p>1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179" table:style-name="ce3">
            <text:p>1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180" table:style-name="ce3">
            <text:p>1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181" table:style-name="ce3">
            <text:p>1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182" table:style-name="ce3">
            <text:p>1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183" table:style-name="ce3">
            <text:p>1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184" table:style-name="ce3">
            <text:p>1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185" table:style-name="ce3">
            <text:p>1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186" table:style-name="ce3">
            <text:p>1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187" table:style-name="ce3">
            <text:p>1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188" table:style-name="ce3">
            <text:p>1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189" table:style-name="ce3">
            <text:p>1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190" table:style-name="ce3">
            <text:p>1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191" table:style-name="ce3">
            <text:p>1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192" table:style-name="ce3">
            <text:p>1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193" table:style-name="ce3">
            <text:p>1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194" table:style-name="ce3">
            <text:p>1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195" table:style-name="ce3">
            <text:p>1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196" table:style-name="ce3">
            <text:p>1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197" table:style-name="ce3">
            <text:p>1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198" table:style-name="ce3">
            <text:p>1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199" table:style-name="ce3">
            <text:p>1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200" table:style-name="ce3">
            <text:p>2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201" table:style-name="ce3">
            <text:p>2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202" table:style-name="ce3">
            <text:p>2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203" table:style-name="ce3">
            <text:p>2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204" table:style-name="ce3">
            <text:p>2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205" table:style-name="ce3">
            <text:p>2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206" table:style-name="ce3">
            <text:p>2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207" table:style-name="ce3">
            <text:p>2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208" table:style-name="ce3">
            <text:p>2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209" table:style-name="ce3">
            <text:p>2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210" table:style-name="ce3">
            <text:p>2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211" table:style-name="ce3">
            <text:p>2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212" table:style-name="ce3">
            <text:p>2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213" table:style-name="ce3">
            <text:p>2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214" table:style-name="ce3">
            <text:p>2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215" table:style-name="ce3">
            <text:p>2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216" table:style-name="ce3">
            <text:p>2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217" table:style-name="ce3">
            <text:p>2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218" table:style-name="ce3">
            <text:p>2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219" table:style-name="ce3">
            <text:p>2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220" table:style-name="ce3">
            <text:p>2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221" table:style-name="ce3">
            <text:p>2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222" table:style-name="ce3">
            <text:p>2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223" table:style-name="ce3">
            <text:p>2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224" table:style-name="ce3">
            <text:p>2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225" table:style-name="ce3">
            <text:p>2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226" table:style-name="ce3">
            <text:p>2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227" table:style-name="ce3">
            <text:p>2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228" table:style-name="ce3">
            <text:p>2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229" table:style-name="ce3">
            <text:p>2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230" table:style-name="ce3">
            <text:p>2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231" table:style-name="ce3">
            <text:p>2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232" table:style-name="ce3">
            <text:p>2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233" table:style-name="ce3">
            <text:p>2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234" table:style-name="ce3">
            <text:p>2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235" table:style-name="ce3">
            <text:p>2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236" table:style-name="ce3">
            <text:p>2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237" table:style-name="ce3">
            <text:p>2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238" table:style-name="ce3">
            <text:p>2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239" table:style-name="ce3">
            <text:p>2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240" table:style-name="ce3">
            <text:p>2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241" table:style-name="ce3">
            <text:p>2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242" table:style-name="ce3">
            <text:p>2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243" table:style-name="ce3">
            <text:p>2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244" table:style-name="ce3">
            <text:p>2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245" table:style-name="ce3">
            <text:p>2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246" table:style-name="ce3">
            <text:p>2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247" table:style-name="ce3">
            <text:p>2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248" table:style-name="ce3">
            <text:p>2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249" table:style-name="ce3">
            <text:p>2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250" table:style-name="ce3">
            <text:p>2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251" table:style-name="ce3">
            <text:p>2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252" table:style-name="ce3">
            <text:p>2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253" table:style-name="ce3">
            <text:p>2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254" table:style-name="ce3">
            <text:p>2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255" table:style-name="ce3">
            <text:p>2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256" table:style-name="ce3">
            <text:p>2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257" table:style-name="ce3">
            <text:p>2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258" table:style-name="ce3">
            <text:p>2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259" table:style-name="ce3">
            <text:p>2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260" table:style-name="ce3">
            <text:p>2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261" table:style-name="ce3">
            <text:p>2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262" table:style-name="ce3">
            <text:p>2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263" table:style-name="ce3">
            <text:p>2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264" table:style-name="ce3">
            <text:p>2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265" table:style-name="ce3">
            <text:p>2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266" table:style-name="ce3">
            <text:p>2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267" table:style-name="ce3">
            <text:p>2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268" table:style-name="ce3">
            <text:p>2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269" table:style-name="ce3">
            <text:p>2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270" table:style-name="ce3">
            <text:p>2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271" table:style-name="ce3">
            <text:p>2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272" table:style-name="ce3">
            <text:p>2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273" table:style-name="ce3">
            <text:p>2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274" table:style-name="ce3">
            <text:p>2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275" table:style-name="ce3">
            <text:p>2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276" table:style-name="ce3">
            <text:p>2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277" table:style-name="ce3">
            <text:p>2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278" table:style-name="ce3">
            <text:p>2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279" table:style-name="ce3">
            <text:p>2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280" table:style-name="ce3">
            <text:p>2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281" table:style-name="ce3">
            <text:p>2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282" table:style-name="ce3">
            <text:p>2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283" table:style-name="ce3">
            <text:p>2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284" table:style-name="ce3">
            <text:p>2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285" table:style-name="ce3">
            <text:p>2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286" table:style-name="ce3">
            <text:p>2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287" table:style-name="ce3">
            <text:p>2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288" table:style-name="ce3">
            <text:p>2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289" table:style-name="ce3">
            <text:p>2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290" table:style-name="ce3">
            <text:p>2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291" table:style-name="ce3">
            <text:p>2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292" table:style-name="ce3">
            <text:p>2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293" table:style-name="ce3">
            <text:p>2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294" table:style-name="ce3">
            <text:p>2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295" table:style-name="ce3">
            <text:p>2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296" table:style-name="ce3">
            <text:p>2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297" table:style-name="ce3">
            <text:p>2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298" table:style-name="ce3">
            <text:p>2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299" table:style-name="ce3">
            <text:p>2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300" table:style-name="ce3">
            <text:p>3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301" table:style-name="ce3">
            <text:p>3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302" table:style-name="ce3">
            <text:p>3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303" table:style-name="ce3">
            <text:p>3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304" table:style-name="ce3">
            <text:p>3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305" table:style-name="ce3">
            <text:p>3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306" table:style-name="ce3">
            <text:p>3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307" table:style-name="ce3">
            <text:p>3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308" table:style-name="ce3">
            <text:p>3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309" table:style-name="ce3">
            <text:p>3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310" table:style-name="ce3">
            <text:p>3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311" table:style-name="ce3">
            <text:p>3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312" table:style-name="ce3">
            <text:p>3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313" table:style-name="ce3">
            <text:p>3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314" table:style-name="ce3">
            <text:p>3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315" table:style-name="ce3">
            <text:p>3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316" table:style-name="ce3">
            <text:p>3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317" table:style-name="ce3">
            <text:p>3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318" table:style-name="ce3">
            <text:p>3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319" table:style-name="ce3">
            <text:p>3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320" table:style-name="ce3">
            <text:p>3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321" table:style-name="ce3">
            <text:p>3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322" table:style-name="ce3">
            <text:p>3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323" table:style-name="ce3">
            <text:p>3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324" table:style-name="ce3">
            <text:p>3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325" table:style-name="ce3">
            <text:p>3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326" table:style-name="ce3">
            <text:p>3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327" table:style-name="ce3">
            <text:p>3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328" table:style-name="ce3">
            <text:p>3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329" table:style-name="ce3">
            <text:p>3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330" table:style-name="ce3">
            <text:p>3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331" table:style-name="ce3">
            <text:p>3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332" table:style-name="ce3">
            <text:p>3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333" table:style-name="ce3">
            <text:p>3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334" table:style-name="ce3">
            <text:p>3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335" table:style-name="ce3">
            <text:p>3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336" table:style-name="ce3">
            <text:p>3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337" table:style-name="ce3">
            <text:p>3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338" table:style-name="ce3">
            <text:p>3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339" table:style-name="ce3">
            <text:p>3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340" table:style-name="ce3">
            <text:p>3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341" table:style-name="ce3">
            <text:p>3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342" table:style-name="ce3">
            <text:p>3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343" table:style-name="ce3">
            <text:p>3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344" table:style-name="ce3">
            <text:p>3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345" table:style-name="ce3">
            <text:p>3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346" table:style-name="ce3">
            <text:p>3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347" table:style-name="ce3">
            <text:p>3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348" table:style-name="ce3">
            <text:p>3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349" table:style-name="ce3">
            <text:p>3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350" table:style-name="ce3">
            <text:p>3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351" table:style-name="ce3">
            <text:p>3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352" table:style-name="ce3">
            <text:p>3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353" table:style-name="ce3">
            <text:p>3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354" table:style-name="ce3">
            <text:p>3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355" table:style-name="ce3">
            <text:p>3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356" table:style-name="ce3">
            <text:p>3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357" table:style-name="ce3">
            <text:p>3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358" table:style-name="ce3">
            <text:p>3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359" table:style-name="ce3">
            <text:p>3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360" table:style-name="ce3">
            <text:p>3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361" table:style-name="ce3">
            <text:p>3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362" table:style-name="ce3">
            <text:p>3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363" table:style-name="ce3">
            <text:p>3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364" table:style-name="ce3">
            <text:p>3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365" table:style-name="ce3">
            <text:p>3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366" table:style-name="ce3">
            <text:p>3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367" table:style-name="ce3">
            <text:p>3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368" table:style-name="ce3">
            <text:p>3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369" table:style-name="ce3">
            <text:p>3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370" table:style-name="ce3">
            <text:p>3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371" table:style-name="ce3">
            <text:p>3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372" table:style-name="ce3">
            <text:p>3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373" table:style-name="ce3">
            <text:p>3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374" table:style-name="ce3">
            <text:p>3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375" table:style-name="ce3">
            <text:p>3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376" table:style-name="ce3">
            <text:p>3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377" table:style-name="ce3">
            <text:p>3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378" table:style-name="ce3">
            <text:p>3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379" table:style-name="ce3">
            <text:p>3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380" table:style-name="ce3">
            <text:p>3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381" table:style-name="ce3">
            <text:p>3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382" table:style-name="ce3">
            <text:p>3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383" table:style-name="ce3">
            <text:p>3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384" table:style-name="ce3">
            <text:p>3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385" table:style-name="ce3">
            <text:p>3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386" table:style-name="ce3">
            <text:p>3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387" table:style-name="ce3">
            <text:p>3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388" table:style-name="ce3">
            <text:p>3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389" table:style-name="ce3">
            <text:p>3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390" table:style-name="ce3">
            <text:p>3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391" table:style-name="ce3">
            <text:p>3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392" table:style-name="ce3">
            <text:p>3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393" table:style-name="ce3">
            <text:p>3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394" table:style-name="ce3">
            <text:p>3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395" table:style-name="ce3">
            <text:p>3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396" table:style-name="ce3">
            <text:p>3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397" table:style-name="ce3">
            <text:p>3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398" table:style-name="ce3">
            <text:p>3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399" table:style-name="ce3">
            <text:p>3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00" table:style-name="ce3">
            <text:p>4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401" table:style-name="ce3">
            <text:p>4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402" table:style-name="ce3">
            <text:p>4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403" table:style-name="ce3">
            <text:p>4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404" table:style-name="ce3">
            <text:p>4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405" table:style-name="ce3">
            <text:p>4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406" table:style-name="ce3">
            <text:p>4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407" table:style-name="ce3">
            <text:p>4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408" table:style-name="ce3">
            <text:p>4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409" table:style-name="ce3">
            <text:p>4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410" table:style-name="ce3">
            <text:p>4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411" table:style-name="ce3">
            <text:p>4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412" table:style-name="ce3">
            <text:p>4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413" table:style-name="ce3">
            <text:p>4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414" table:style-name="ce3">
            <text:p>4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415" table:style-name="ce3">
            <text:p>4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416" table:style-name="ce3">
            <text:p>4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417" table:style-name="ce3">
            <text:p>4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418" table:style-name="ce3">
            <text:p>4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419" table:style-name="ce3">
            <text:p>4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420" table:style-name="ce3">
            <text:p>4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421" table:style-name="ce3">
            <text:p>4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422" table:style-name="ce3">
            <text:p>4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423" table:style-name="ce3">
            <text:p>4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424" table:style-name="ce3">
            <text:p>4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425" table:style-name="ce3">
            <text:p>4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426" table:style-name="ce3">
            <text:p>4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427" table:style-name="ce3">
            <text:p>4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428" table:style-name="ce3">
            <text:p>4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429" table:style-name="ce3">
            <text:p>4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430" table:style-name="ce3">
            <text:p>4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431" table:style-name="ce3">
            <text:p>4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432" table:style-name="ce3">
            <text:p>4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433" table:style-name="ce3">
            <text:p>4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434" table:style-name="ce3">
            <text:p>4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435" table:style-name="ce3">
            <text:p>4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436" table:style-name="ce3">
            <text:p>4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437" table:style-name="ce3">
            <text:p>4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438" table:style-name="ce3">
            <text:p>4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439" table:style-name="ce3">
            <text:p>4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440" table:style-name="ce3">
            <text:p>4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441" table:style-name="ce3">
            <text:p>4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42" table:style-name="ce3">
            <text:p>4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443" table:style-name="ce3">
            <text:p>4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444" table:style-name="ce3">
            <text:p>4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445" table:style-name="ce3">
            <text:p>4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446" table:style-name="ce3">
            <text:p>4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447" table:style-name="ce3">
            <text:p>4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448" table:style-name="ce3">
            <text:p>4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49" table:style-name="ce3">
            <text:p>4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50" table:style-name="ce3">
            <text:p>4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451" table:style-name="ce3">
            <text:p>4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452" table:style-name="ce3">
            <text:p>4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453" table:style-name="ce3">
            <text:p>4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454" table:style-name="ce3">
            <text:p>4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455" table:style-name="ce3">
            <text:p>4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456" table:style-name="ce3">
            <text:p>4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457" table:style-name="ce3">
            <text:p>4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458" table:style-name="ce3">
            <text:p>4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459" table:style-name="ce3">
            <text:p>4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460" table:style-name="ce3">
            <text:p>4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461" table:style-name="ce3">
            <text:p>4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462" table:style-name="ce3">
            <text:p>4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463" table:style-name="ce3">
            <text:p>4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464" table:style-name="ce3">
            <text:p>4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465" table:style-name="ce3">
            <text:p>4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466" table:style-name="ce3">
            <text:p>4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467" table:style-name="ce3">
            <text:p>4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468" table:style-name="ce3">
            <text:p>4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469" table:style-name="ce3">
            <text:p>4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470" table:style-name="ce3">
            <text:p>4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471" table:style-name="ce3">
            <text:p>4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472" table:style-name="ce3">
            <text:p>4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473" table:style-name="ce3">
            <text:p>4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474" table:style-name="ce3">
            <text:p>4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475" table:style-name="ce3">
            <text:p>4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476" table:style-name="ce3">
            <text:p>4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477" table:style-name="ce3">
            <text:p>4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478" table:style-name="ce3">
            <text:p>4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479" table:style-name="ce3">
            <text:p>4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480" table:style-name="ce3">
            <text:p>4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481" table:style-name="ce3">
            <text:p>4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482" table:style-name="ce3">
            <text:p>4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483" table:style-name="ce3">
            <text:p>4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484" table:style-name="ce3">
            <text:p>4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485" table:style-name="ce3">
            <text:p>4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486" table:style-name="ce3">
            <text:p>4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487" table:style-name="ce3">
            <text:p>4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488" table:style-name="ce3">
            <text:p>4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489" table:style-name="ce3">
            <text:p>4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490" table:style-name="ce3">
            <text:p>4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491" table:style-name="ce3">
            <text:p>4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92" table:style-name="ce3">
            <text:p>4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493" table:style-name="ce3">
            <text:p>4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494" table:style-name="ce3">
            <text:p>4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495" table:style-name="ce3">
            <text:p>4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496" table:style-name="ce3">
            <text:p>4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497" table:style-name="ce3">
            <text:p>4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498" table:style-name="ce3">
            <text:p>4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499" table:style-name="ce3">
            <text:p>4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500" table:style-name="ce3">
            <text:p>5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501" table:style-name="ce3">
            <text:p>5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502" table:style-name="ce3">
            <text:p>5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503" table:style-name="ce3">
            <text:p>5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504" table:style-name="ce3">
            <text:p>5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505" table:style-name="ce3">
            <text:p>5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506" table:style-name="ce3">
            <text:p>5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507" table:style-name="ce3">
            <text:p>5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508" table:style-name="ce3">
            <text:p>5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509" table:style-name="ce3">
            <text:p>5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510" table:style-name="ce3">
            <text:p>5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511" table:style-name="ce3">
            <text:p>5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512" table:style-name="ce3">
            <text:p>5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513" table:style-name="ce3">
            <text:p>5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514" table:style-name="ce3">
            <text:p>5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515" table:style-name="ce3">
            <text:p>5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516" table:style-name="ce3">
            <text:p>5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517" table:style-name="ce3">
            <text:p>5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518" table:style-name="ce3">
            <text:p>5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519" table:style-name="ce3">
            <text:p>5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520" table:style-name="ce3">
            <text:p>5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521" table:style-name="ce3">
            <text:p>5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522" table:style-name="ce3">
            <text:p>5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523" table:style-name="ce3">
            <text:p>5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524" table:style-name="ce3">
            <text:p>5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525" table:style-name="ce3">
            <text:p>5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526" table:style-name="ce3">
            <text:p>5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527" table:style-name="ce3">
            <text:p>5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528" table:style-name="ce3">
            <text:p>5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529" table:style-name="ce3">
            <text:p>5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530" table:style-name="ce3">
            <text:p>5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531" table:style-name="ce3">
            <text:p>5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532" table:style-name="ce3">
            <text:p>5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533" table:style-name="ce3">
            <text:p>5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534" table:style-name="ce3">
            <text:p>5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535" table:style-name="ce3">
            <text:p>5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536" table:style-name="ce3">
            <text:p>5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537" table:style-name="ce3">
            <text:p>5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538" table:style-name="ce3">
            <text:p>5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539" table:style-name="ce3">
            <text:p>5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540" table:style-name="ce3">
            <text:p>5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541" table:style-name="ce3">
            <text:p>5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542" table:style-name="ce3">
            <text:p>5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543" table:style-name="ce3">
            <text:p>5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544" table:style-name="ce3">
            <text:p>5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545" table:style-name="ce3">
            <text:p>5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546" table:style-name="ce3">
            <text:p>5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547" table:style-name="ce3">
            <text:p>5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548" table:style-name="ce3">
            <text:p>5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549" table:style-name="ce3">
            <text:p>5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550" table:style-name="ce3">
            <text:p>5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551" table:style-name="ce3">
            <text:p>5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552" table:style-name="ce3">
            <text:p>5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553" table:style-name="ce3">
            <text:p>5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554" table:style-name="ce3">
            <text:p>5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555" table:style-name="ce3">
            <text:p>5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556" table:style-name="ce3">
            <text:p>5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557" table:style-name="ce3">
            <text:p>5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558" table:style-name="ce3">
            <text:p>5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559" table:style-name="ce3">
            <text:p>5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560" table:style-name="ce3">
            <text:p>5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561" table:style-name="ce3">
            <text:p>5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562" table:style-name="ce3">
            <text:p>5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563" table:style-name="ce3">
            <text:p>5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564" table:style-name="ce3">
            <text:p>5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565" table:style-name="ce3">
            <text:p>5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566" table:style-name="ce3">
            <text:p>5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567" table:style-name="ce3">
            <text:p>5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568" table:style-name="ce3">
            <text:p>5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569" table:style-name="ce3">
            <text:p>5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570" table:style-name="ce3">
            <text:p>5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571" table:style-name="ce3">
            <text:p>5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572" table:style-name="ce3">
            <text:p>5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573" table:style-name="ce3">
            <text:p>5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574" table:style-name="ce3">
            <text:p>5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575" table:style-name="ce3">
            <text:p>5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576" table:style-name="ce3">
            <text:p>5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577" table:style-name="ce3">
            <text:p>5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578" table:style-name="ce3">
            <text:p>5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579" table:style-name="ce3">
            <text:p>5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580" table:style-name="ce3">
            <text:p>5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581" table:style-name="ce3">
            <text:p>5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582" table:style-name="ce3">
            <text:p>5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583" table:style-name="ce3">
            <text:p>5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584" table:style-name="ce3">
            <text:p>5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585" table:style-name="ce3">
            <text:p>5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586" table:style-name="ce3">
            <text:p>5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587" table:style-name="ce3">
            <text:p>5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588" table:style-name="ce3">
            <text:p>5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589" table:style-name="ce3">
            <text:p>5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590" table:style-name="ce3">
            <text:p>5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591" table:style-name="ce3">
            <text:p>5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592" table:style-name="ce3">
            <text:p>5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593" table:style-name="ce3">
            <text:p>5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594" table:style-name="ce3">
            <text:p>5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595" table:style-name="ce3">
            <text:p>5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596" table:style-name="ce3">
            <text:p>5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597" table:style-name="ce3">
            <text:p>5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598" table:style-name="ce3">
            <text:p>5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599" table:style-name="ce3">
            <text:p>5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600" table:style-name="ce3">
            <text:p>6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601" table:style-name="ce3">
            <text:p>6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602" table:style-name="ce3">
            <text:p>6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603" table:style-name="ce3">
            <text:p>6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604" table:style-name="ce3">
            <text:p>6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605" table:style-name="ce3">
            <text:p>6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606" table:style-name="ce3">
            <text:p>6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607" table:style-name="ce3">
            <text:p>6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608" table:style-name="ce3">
            <text:p>6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609" table:style-name="ce3">
            <text:p>6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610" table:style-name="ce3">
            <text:p>6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611" table:style-name="ce3">
            <text:p>6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612" table:style-name="ce3">
            <text:p>6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613" table:style-name="ce3">
            <text:p>6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614" table:style-name="ce3">
            <text:p>6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615" table:style-name="ce3">
            <text:p>6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616" table:style-name="ce3">
            <text:p>6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617" table:style-name="ce3">
            <text:p>6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618" table:style-name="ce3">
            <text:p>6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619" table:style-name="ce3">
            <text:p>6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620" table:style-name="ce3">
            <text:p>6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621" table:style-name="ce3">
            <text:p>6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622" table:style-name="ce3">
            <text:p>6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623" table:style-name="ce3">
            <text:p>6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624" table:style-name="ce3">
            <text:p>6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625" table:style-name="ce3">
            <text:p>6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626" table:style-name="ce3">
            <text:p>6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627" table:style-name="ce3">
            <text:p>6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628" table:style-name="ce3">
            <text:p>6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629" table:style-name="ce3">
            <text:p>6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630" table:style-name="ce3">
            <text:p>6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631" table:style-name="ce3">
            <text:p>6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632" table:style-name="ce3">
            <text:p>6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633" table:style-name="ce3">
            <text:p>6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634" table:style-name="ce3">
            <text:p>6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635" table:style-name="ce3">
            <text:p>6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636" table:style-name="ce3">
            <text:p>6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637" table:style-name="ce3">
            <text:p>6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638" table:style-name="ce3">
            <text:p>6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639" table:style-name="ce3">
            <text:p>6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640" table:style-name="ce3">
            <text:p>6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641" table:style-name="ce3">
            <text:p>6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642" table:style-name="ce3">
            <text:p>6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643" table:style-name="ce3">
            <text:p>6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644" table:style-name="ce3">
            <text:p>6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645" table:style-name="ce3">
            <text:p>6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646" table:style-name="ce3">
            <text:p>6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647" table:style-name="ce3">
            <text:p>6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648" table:style-name="ce3">
            <text:p>6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649" table:style-name="ce3">
            <text:p>6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650" table:style-name="ce3">
            <text:p>6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651" table:style-name="ce3">
            <text:p>6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652" table:style-name="ce3">
            <text:p>6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653" table:style-name="ce3">
            <text:p>6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654" table:style-name="ce3">
            <text:p>6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655" table:style-name="ce3">
            <text:p>6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656" table:style-name="ce3">
            <text:p>6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657" table:style-name="ce3">
            <text:p>6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658" table:style-name="ce3">
            <text:p>6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659" table:style-name="ce3">
            <text:p>6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660" table:style-name="ce3">
            <text:p>6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661" table:style-name="ce3">
            <text:p>6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662" table:style-name="ce3">
            <text:p>6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663" table:style-name="ce3">
            <text:p>6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664" table:style-name="ce3">
            <text:p>6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665" table:style-name="ce3">
            <text:p>6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666" table:style-name="ce3">
            <text:p>6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667" table:style-name="ce3">
            <text:p>6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668" table:style-name="ce3">
            <text:p>6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669" table:style-name="ce3">
            <text:p>6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670" table:style-name="ce3">
            <text:p>6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671" table:style-name="ce3">
            <text:p>6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672" table:style-name="ce3">
            <text:p>6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673" table:style-name="ce3">
            <text:p>6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674" table:style-name="ce3">
            <text:p>6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675" table:style-name="ce3">
            <text:p>6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676" table:style-name="ce3">
            <text:p>6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677" table:style-name="ce3">
            <text:p>6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678" table:style-name="ce3">
            <text:p>6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679" table:style-name="ce3">
            <text:p>6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680" table:style-name="ce3">
            <text:p>6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681" table:style-name="ce3">
            <text:p>6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682" table:style-name="ce3">
            <text:p>6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683" table:style-name="ce3">
            <text:p>6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684" table:style-name="ce3">
            <text:p>6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685" table:style-name="ce3">
            <text:p>6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686" table:style-name="ce3">
            <text:p>6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687" table:style-name="ce3">
            <text:p>6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688" table:style-name="ce3">
            <text:p>6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689" table:style-name="ce3">
            <text:p>6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690" table:style-name="ce3">
            <text:p>6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691" table:style-name="ce3">
            <text:p>6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692" table:style-name="ce3">
            <text:p>6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693" table:style-name="ce3">
            <text:p>6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694" table:style-name="ce3">
            <text:p>6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695" table:style-name="ce3">
            <text:p>6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696" table:style-name="ce3">
            <text:p>6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697" table:style-name="ce3">
            <text:p>6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698" table:style-name="ce3">
            <text:p>6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699" table:style-name="ce3">
            <text:p>6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700" table:style-name="ce3">
            <text:p>7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701" table:style-name="ce3">
            <text:p>7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702" table:style-name="ce3">
            <text:p>7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703" table:style-name="ce3">
            <text:p>7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704" table:style-name="ce3">
            <text:p>7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705" table:style-name="ce3">
            <text:p>7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706" table:style-name="ce3">
            <text:p>7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707" table:style-name="ce3">
            <text:p>7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708" table:style-name="ce3">
            <text:p>7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709" table:style-name="ce3">
            <text:p>7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710" table:style-name="ce3">
            <text:p>7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711" table:style-name="ce3">
            <text:p>7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712" table:style-name="ce3">
            <text:p>7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713" table:style-name="ce3">
            <text:p>7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714" table:style-name="ce3">
            <text:p>7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715" table:style-name="ce3">
            <text:p>7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716" table:style-name="ce3">
            <text:p>7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717" table:style-name="ce3">
            <text:p>7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718" table:style-name="ce3">
            <text:p>7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719" table:style-name="ce3">
            <text:p>7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720" table:style-name="ce3">
            <text:p>7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721" table:style-name="ce3">
            <text:p>7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722" table:style-name="ce3">
            <text:p>7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723" table:style-name="ce3">
            <text:p>7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724" table:style-name="ce3">
            <text:p>7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725" table:style-name="ce3">
            <text:p>7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726" table:style-name="ce3">
            <text:p>7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727" table:style-name="ce3">
            <text:p>7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728" table:style-name="ce3">
            <text:p>7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729" table:style-name="ce3">
            <text:p>7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730" table:style-name="ce3">
            <text:p>7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731" table:style-name="ce3">
            <text:p>7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732" table:style-name="ce3">
            <text:p>7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733" table:style-name="ce3">
            <text:p>7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734" table:style-name="ce3">
            <text:p>7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735" table:style-name="ce3">
            <text:p>7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736" table:style-name="ce3">
            <text:p>7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737" table:style-name="ce3">
            <text:p>7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738" table:style-name="ce3">
            <text:p>7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739" table:style-name="ce3">
            <text:p>7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740" table:style-name="ce3">
            <text:p>7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741" table:style-name="ce3">
            <text:p>7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742" table:style-name="ce3">
            <text:p>7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743" table:style-name="ce3">
            <text:p>7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744" table:style-name="ce3">
            <text:p>7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745" table:style-name="ce3">
            <text:p>7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746" table:style-name="ce3">
            <text:p>7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747" table:style-name="ce3">
            <text:p>7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748" table:style-name="ce3">
            <text:p>7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749" table:style-name="ce3">
            <text:p>7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750" table:style-name="ce3">
            <text:p>7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751" table:style-name="ce3">
            <text:p>7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752" table:style-name="ce3">
            <text:p>7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753" table:style-name="ce3">
            <text:p>7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754" table:style-name="ce3">
            <text:p>7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755" table:style-name="ce3">
            <text:p>7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756" table:style-name="ce3">
            <text:p>7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757" table:style-name="ce3">
            <text:p>7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758" table:style-name="ce3">
            <text:p>7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759" table:style-name="ce3">
            <text:p>7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760" table:style-name="ce3">
            <text:p>7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761" table:style-name="ce3">
            <text:p>7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762" table:style-name="ce3">
            <text:p>7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763" table:style-name="ce3">
            <text:p>7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764" table:style-name="ce3">
            <text:p>7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765" table:style-name="ce3">
            <text:p>7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766" table:style-name="ce3">
            <text:p>7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767" table:style-name="ce3">
            <text:p>7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768" table:style-name="ce3">
            <text:p>7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769" table:style-name="ce3">
            <text:p>7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770" table:style-name="ce3">
            <text:p>7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771" table:style-name="ce3">
            <text:p>7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772" table:style-name="ce3">
            <text:p>7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773" table:style-name="ce3">
            <text:p>7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774" table:style-name="ce3">
            <text:p>7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775" table:style-name="ce3">
            <text:p>7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776" table:style-name="ce3">
            <text:p>7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777" table:style-name="ce3">
            <text:p>7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778" table:style-name="ce3">
            <text:p>7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779" table:style-name="ce3">
            <text:p>7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780" table:style-name="ce3">
            <text:p>7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781" table:style-name="ce3">
            <text:p>7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782" table:style-name="ce3">
            <text:p>7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783" table:style-name="ce3">
            <text:p>7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784" table:style-name="ce3">
            <text:p>7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785" table:style-name="ce3">
            <text:p>7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786" table:style-name="ce3">
            <text:p>7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787" table:style-name="ce3">
            <text:p>7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788" table:style-name="ce3">
            <text:p>7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789" table:style-name="ce3">
            <text:p>7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790" table:style-name="ce3">
            <text:p>7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791" table:style-name="ce3">
            <text:p>7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792" table:style-name="ce3">
            <text:p>7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793" table:style-name="ce3">
            <text:p>7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794" table:style-name="ce3">
            <text:p>7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795" table:style-name="ce3">
            <text:p>7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796" table:style-name="ce3">
            <text:p>7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797" table:style-name="ce3">
            <text:p>7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798" table:style-name="ce3">
            <text:p>7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799" table:style-name="ce3">
            <text:p>7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800" table:style-name="ce3">
            <text:p>8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801" table:style-name="ce3">
            <text:p>8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802" table:style-name="ce3">
            <text:p>8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803" table:style-name="ce3">
            <text:p>8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804" table:style-name="ce3">
            <text:p>8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805" table:style-name="ce3">
            <text:p>8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806" table:style-name="ce3">
            <text:p>8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807" table:style-name="ce3">
            <text:p>8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808" table:style-name="ce3">
            <text:p>8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809" table:style-name="ce3">
            <text:p>8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810" table:style-name="ce3">
            <text:p>8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811" table:style-name="ce3">
            <text:p>8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812" table:style-name="ce3">
            <text:p>8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813" table:style-name="ce3">
            <text:p>8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814" table:style-name="ce3">
            <text:p>8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815" table:style-name="ce3">
            <text:p>8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816" table:style-name="ce3">
            <text:p>8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817" table:style-name="ce3">
            <text:p>8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818" table:style-name="ce3">
            <text:p>8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819" table:style-name="ce3">
            <text:p>8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820" table:style-name="ce3">
            <text:p>8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821" table:style-name="ce3">
            <text:p>8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822" table:style-name="ce3">
            <text:p>8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823" table:style-name="ce3">
            <text:p>8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824" table:style-name="ce3">
            <text:p>8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825" table:style-name="ce3">
            <text:p>8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826" table:style-name="ce3">
            <text:p>8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827" table:style-name="ce3">
            <text:p>8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828" table:style-name="ce3">
            <text:p>8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829" table:style-name="ce3">
            <text:p>8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830" table:style-name="ce3">
            <text:p>8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831" table:style-name="ce3">
            <text:p>8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832" table:style-name="ce3">
            <text:p>8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833" table:style-name="ce3">
            <text:p>8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834" table:style-name="ce3">
            <text:p>8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835" table:style-name="ce3">
            <text:p>8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836" table:style-name="ce3">
            <text:p>8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837" table:style-name="ce3">
            <text:p>8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838" table:style-name="ce3">
            <text:p>8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839" table:style-name="ce3">
            <text:p>8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840" table:style-name="ce3">
            <text:p>8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841" table:style-name="ce3">
            <text:p>8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842" table:style-name="ce3">
            <text:p>8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843" table:style-name="ce3">
            <text:p>8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844" table:style-name="ce3">
            <text:p>8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845" table:style-name="ce3">
            <text:p>8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846" table:style-name="ce3">
            <text:p>8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847" table:style-name="ce3">
            <text:p>8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848" table:style-name="ce3">
            <text:p>8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849" table:style-name="ce3">
            <text:p>8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850" table:style-name="ce3">
            <text:p>8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851" table:style-name="ce3">
            <text:p>8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852" table:style-name="ce3">
            <text:p>8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853" table:style-name="ce3">
            <text:p>8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854" table:style-name="ce3">
            <text:p>8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855" table:style-name="ce3">
            <text:p>8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856" table:style-name="ce3">
            <text:p>8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857" table:style-name="ce3">
            <text:p>8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858" table:style-name="ce3">
            <text:p>8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859" table:style-name="ce3">
            <text:p>8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860" table:style-name="ce3">
            <text:p>8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861" table:style-name="ce3">
            <text:p>8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862" table:style-name="ce3">
            <text:p>8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863" table:style-name="ce3">
            <text:p>8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864" table:style-name="ce3">
            <text:p>8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865" table:style-name="ce3">
            <text:p>8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866" table:style-name="ce3">
            <text:p>8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867" table:style-name="ce3">
            <text:p>8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868" table:style-name="ce3">
            <text:p>8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869" table:style-name="ce3">
            <text:p>8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870" table:style-name="ce3">
            <text:p>8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871" table:style-name="ce3">
            <text:p>8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872" table:style-name="ce3">
            <text:p>8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873" table:style-name="ce3">
            <text:p>8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874" table:style-name="ce3">
            <text:p>8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875" table:style-name="ce3">
            <text:p>8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876" table:style-name="ce3">
            <text:p>8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877" table:style-name="ce3">
            <text:p>8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878" table:style-name="ce3">
            <text:p>8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879" table:style-name="ce3">
            <text:p>8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880" table:style-name="ce3">
            <text:p>8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881" table:style-name="ce3">
            <text:p>8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882" table:style-name="ce3">
            <text:p>8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883" table:style-name="ce3">
            <text:p>8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884" table:style-name="ce3">
            <text:p>8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885" table:style-name="ce3">
            <text:p>8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886" table:style-name="ce3">
            <text:p>8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887" table:style-name="ce3">
            <text:p>8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888" table:style-name="ce3">
            <text:p>8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889" table:style-name="ce3">
            <text:p>8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890" table:style-name="ce3">
            <text:p>8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891" table:style-name="ce3">
            <text:p>8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892" table:style-name="ce3">
            <text:p>8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893" table:style-name="ce3">
            <text:p>8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894" table:style-name="ce3">
            <text:p>8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895" table:style-name="ce3">
            <text:p>8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896" table:style-name="ce3">
            <text:p>8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897" table:style-name="ce3">
            <text:p>8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898" table:style-name="ce3">
            <text:p>8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899" table:style-name="ce3">
            <text:p>8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00" table:style-name="ce3">
            <text:p>9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901" table:style-name="ce3">
            <text:p>90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902" table:style-name="ce3">
            <text:p>90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903" table:style-name="ce3">
            <text:p>90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904" table:style-name="ce3">
            <text:p>90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905" table:style-name="ce3">
            <text:p>90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906" table:style-name="ce3">
            <text:p>90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907" table:style-name="ce3">
            <text:p>90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908" table:style-name="ce3">
            <text:p>90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909" table:style-name="ce3">
            <text:p>90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910" table:style-name="ce3">
            <text:p>91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911" table:style-name="ce3">
            <text:p>91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912" table:style-name="ce3">
            <text:p>91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913" table:style-name="ce3">
            <text:p>91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914" table:style-name="ce3">
            <text:p>91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915" table:style-name="ce3">
            <text:p>91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916" table:style-name="ce3">
            <text:p>91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917" table:style-name="ce3">
            <text:p>91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918" table:style-name="ce3">
            <text:p>91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919" table:style-name="ce3">
            <text:p>91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920" table:style-name="ce3">
            <text:p>92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921" table:style-name="ce3">
            <text:p>92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922" table:style-name="ce3">
            <text:p>92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923" table:style-name="ce3">
            <text:p>92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924" table:style-name="ce3">
            <text:p>92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925" table:style-name="ce3">
            <text:p>92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926" table:style-name="ce3">
            <text:p>92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927" table:style-name="ce3">
            <text:p>92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928" table:style-name="ce3">
            <text:p>92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929" table:style-name="ce3">
            <text:p>92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930" table:style-name="ce3">
            <text:p>93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931" table:style-name="ce3">
            <text:p>93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932" table:style-name="ce3">
            <text:p>93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933" table:style-name="ce3">
            <text:p>93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934" table:style-name="ce3">
            <text:p>93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935" table:style-name="ce3">
            <text:p>93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936" table:style-name="ce3">
            <text:p>93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937" table:style-name="ce3">
            <text:p>93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938" table:style-name="ce3">
            <text:p>93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939" table:style-name="ce3">
            <text:p>93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940" table:style-name="ce3">
            <text:p>94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941" table:style-name="ce3">
            <text:p>94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42" table:style-name="ce3">
            <text:p>94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943" table:style-name="ce3">
            <text:p>94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944" table:style-name="ce3">
            <text:p>94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945" table:style-name="ce3">
            <text:p>94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946" table:style-name="ce3">
            <text:p>94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947" table:style-name="ce3">
            <text:p>94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948" table:style-name="ce3">
            <text:p>94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49" table:style-name="ce3">
            <text:p>94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50" table:style-name="ce3">
            <text:p>95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951" table:style-name="ce3">
            <text:p>951</text:p>
          </table:table-cell>
          <table:table-cell office:value-type="string" table:style-name="ce3">
            <text:p>Dulce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15/10/2017</text:p>
          </table:table-cell>
          <table:table-cell office:value-type="float" office:value="1562" table:style-name="ce3">
            <text:p>1562</text:p>
          </table:table-cell>
          <table:table-cell table:number-columns-repeated="16376"/>
        </table:table-row>
        <table:table-row table:style-name="ro2">
          <table:table-cell office:value-type="float" office:value="952" table:style-name="ce3">
            <text:p>952</text:p>
          </table:table-cell>
          <table:table-cell office:value-type="string" table:style-name="ce3">
            <text:p>Mara</text:p>
          </table:table-cell>
          <table:table-cell office:value-type="string" table:style-name="ce3">
            <text:p>Hashimo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16/08/2016</text:p>
          </table:table-cell>
          <table:table-cell office:value-type="float" office:value="1582" table:style-name="ce3">
            <text:p>1582</text:p>
          </table:table-cell>
          <table:table-cell table:number-columns-repeated="16376"/>
        </table:table-row>
        <table:table-row table:style-name="ro2">
          <table:table-cell office:value-type="float" office:value="953" table:style-name="ce3">
            <text:p>953</text:p>
          </table:table-cell>
          <table:table-cell office:value-type="string" table:style-name="ce3">
            <text:p>Phisip</text:p>
          </table:table-cell>
          <table:table-cell office:value-type="string" table:style-name="ce3">
            <text:p>Gent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954" table:style-name="ce3">
            <text:p>954</text:p>
          </table:table-cell>
          <table:table-cell office:value-type="string" table:style-name="ce3">
            <text:p>Kathleen</text:p>
          </table:table-cell>
          <table:table-cell office:value-type="string" table:style-name="ce3">
            <text:p>Hanne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15/10/2017</text:p>
          </table:table-cell>
          <table:table-cell office:value-type="float" office:value="3549" table:style-name="ce3">
            <text:p>3549</text:p>
          </table:table-cell>
          <table:table-cell table:number-columns-repeated="16376"/>
        </table:table-row>
        <table:table-row table:style-name="ro2">
          <table:table-cell office:value-type="float" office:value="955" table:style-name="ce3">
            <text:p>955</text:p>
          </table:table-cell>
          <table:table-cell office:value-type="string" table:style-name="ce3">
            <text:p>Nereida</text:p>
          </table:table-cell>
          <table:table-cell office:value-type="string" table:style-name="ce3">
            <text:p>Magwoo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16/08/2016</text:p>
          </table:table-cell>
          <table:table-cell office:value-type="float" office:value="2468" table:style-name="ce3">
            <text:p>2468</text:p>
          </table:table-cell>
          <table:table-cell table:number-columns-repeated="16376"/>
        </table:table-row>
        <table:table-row table:style-name="ro2">
          <table:table-cell office:value-type="float" office:value="956" table:style-name="ce3">
            <text:p>956</text:p>
          </table:table-cell>
          <table:table-cell office:value-type="string" table:style-name="ce3">
            <text:p>Gaston</text:p>
          </table:table-cell>
          <table:table-cell office:value-type="string" table:style-name="ce3">
            <text:p>Brumm</text:p>
          </table:table-cell>
          <table:table-cell office:value-type="string" table:style-name="ce7">
            <text:p>Male</text:p>
          </table:table-cell>
          <table:table-cell office:value-type="string" table:style-name="ce6">
            <text:p>United States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2554" table:style-name="ce3">
            <text:p>2554</text:p>
          </table:table-cell>
          <table:table-cell table:number-columns-repeated="16376"/>
        </table:table-row>
        <table:table-row table:style-name="ro2">
          <table:table-cell office:value-type="float" office:value="957" table:style-name="ce3">
            <text:p>957</text:p>
          </table:table-cell>
          <table:table-cell office:value-type="string" table:style-name="ce8">
            <text:p>silly</text:p>
          </table:table-cell>
          <table:table-cell office:value-type="string" table:style-name="ce3">
            <text:p>Hu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15/10/2017</text:p>
          </table:table-cell>
          <table:table-cell office:value-type="float" office:value="3598" table:style-name="ce3">
            <text:p>3598</text:p>
          </table:table-cell>
          <table:table-cell table:number-columns-repeated="16376"/>
        </table:table-row>
        <table:table-row table:style-name="ro2">
          <table:table-cell office:value-type="float" office:value="958" table:style-name="ce3">
            <text:p>958</text:p>
          </table:table-cell>
          <table:table-cell office:value-type="string" table:style-name="ce3">
            <text:p>Earlean</text:p>
          </table:table-cell>
          <table:table-cell office:value-type="string" table:style-name="ce3">
            <text:p>Melgar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2456" table:style-name="ce3">
            <text:p>2456</text:p>
          </table:table-cell>
          <table:table-cell table:number-columns-repeated="16376"/>
        </table:table-row>
        <table:table-row table:style-name="ro2">
          <table:table-cell office:value-type="float" office:value="959" table:style-name="ce3">
            <text:p>959</text:p>
          </table:table-cell>
          <table:table-cell office:value-type="string" table:style-name="ce3">
            <text:p>Vincenza</text:p>
          </table:table-cell>
          <table:table-cell office:value-type="string" table:style-name="ce3">
            <text:p>Weiland</text:p>
          </table:table-cell>
          <table:table-cell office:value-type="string" table:style-name="ce3">
            <text:p>Female</text:p>
          </table:table-cell>
          <table:table-cell office:value-type="string" table:style-name="ce6">
            <text:p>United States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21/05/2015</text:p>
          </table:table-cell>
          <table:table-cell office:value-type="float" office:value="6548" table:style-name="ce3">
            <text:p>6548</text:p>
          </table:table-cell>
          <table:table-cell table:number-columns-repeated="16376"/>
        </table:table-row>
        <table:table-row table:style-name="ro2">
          <table:table-cell office:value-type="float" office:value="960" table:style-name="ce3">
            <text:p>960</text:p>
          </table:table-cell>
          <table:table-cell office:value-type="string" table:style-name="ce3">
            <text:p>Fallon</text:p>
          </table:table-cell>
          <table:table-cell office:value-type="string" table:style-name="ce3">
            <text:p>Winward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486" table:style-name="ce3">
            <text:p>5486</text:p>
          </table:table-cell>
          <table:table-cell table:number-columns-repeated="16376"/>
        </table:table-row>
        <table:table-row table:style-name="ro2">
          <table:table-cell office:value-type="float" office:value="961" table:style-name="ce3">
            <text:p>961</text:p>
          </table:table-cell>
          <table:table-cell office:value-type="string" table:style-name="ce3">
            <text:p>Arcesia</text:p>
          </table:table-cell>
          <table:table-cell office:value-type="string" table:style-name="ce3">
            <text:p>Bousk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21/05/2015</text:p>
          </table:table-cell>
          <table:table-cell office:value-type="float" office:value="1258" table:style-name="ce3">
            <text:p>1258</text:p>
          </table:table-cell>
          <table:table-cell table:number-columns-repeated="16376"/>
        </table:table-row>
        <table:table-row table:style-name="ro2">
          <table:table-cell office:value-type="float" office:value="962" table:style-name="ce3">
            <text:p>962</text:p>
          </table:table-cell>
          <table:table-cell office:value-type="string" table:style-name="ce3">
            <text:p>Franklyn</text:p>
          </table:table-cell>
          <table:table-cell office:value-type="string" table:style-name="ce3">
            <text:p>Unknow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15/10/2017</text:p>
          </table:table-cell>
          <table:table-cell office:value-type="float" office:value="2579" table:style-name="ce3">
            <text:p>2579</text:p>
          </table:table-cell>
          <table:table-cell table:number-columns-repeated="16376"/>
        </table:table-row>
        <table:table-row table:style-name="ro2">
          <table:table-cell office:value-type="float" office:value="963" table:style-name="ce3">
            <text:p>963</text:p>
          </table:table-cell>
          <table:table-cell office:value-type="string" table:style-name="ce3">
            <text:p>Sherron</text:p>
          </table:table-cell>
          <table:table-cell office:value-type="string" table:style-name="ce3">
            <text:p>Ascenci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964" table:style-name="ce3">
            <text:p>964</text:p>
          </table:table-cell>
          <table:table-cell office:value-type="string" table:style-name="ce3">
            <text:p>Marcel</text:p>
          </table:table-cell>
          <table:table-cell office:value-type="string" table:style-name="ce3">
            <text:p>Zabriskie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2587" table:style-name="ce3">
            <text:p>2587</text:p>
          </table:table-cell>
          <table:table-cell table:number-columns-repeated="16376"/>
        </table:table-row>
        <table:table-row table:style-name="ro2">
          <table:table-cell office:value-type="float" office:value="965" table:style-name="ce3">
            <text:p>965</text:p>
          </table:table-cell>
          <table:table-cell office:value-type="string" table:style-name="ce3">
            <text:p>Kina</text:p>
          </table:table-cell>
          <table:table-cell office:value-type="string" table:style-name="ce3">
            <text:p>Hazelto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1" table:style-name="ce3">
            <text:p>31</text:p>
          </table:table-cell>
          <table:table-cell office:value-type="string" table:style-name="ce3">
            <text:p>16/08/2016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966" table:style-name="ce3">
            <text:p>966</text:p>
          </table:table-cell>
          <table:table-cell office:value-type="string" table:style-name="ce3">
            <text:p>Shavonne</text:p>
          </table:table-cell>
          <table:table-cell office:value-type="string" table:style-name="ce3">
            <text:p>P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21/05/2015</text:p>
          </table:table-cell>
          <table:table-cell office:value-type="float" office:value="1546" table:style-name="ce3">
            <text:p>1546</text:p>
          </table:table-cell>
          <table:table-cell table:number-columns-repeated="16376"/>
        </table:table-row>
        <table:table-row table:style-name="ro2">
          <table:table-cell office:value-type="float" office:value="967" table:style-name="ce3">
            <text:p>967</text:p>
          </table:table-cell>
          <table:table-cell office:value-type="string" table:style-name="ce3">
            <text:p>Shavon</text:p>
          </table:table-cell>
          <table:table-cell office:value-type="string" table:style-name="ce3">
            <text:p>Benito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579" table:style-name="ce3">
            <text:p>3579</text:p>
          </table:table-cell>
          <table:table-cell table:number-columns-repeated="16376"/>
        </table:table-row>
        <table:table-row table:style-name="ro2">
          <table:table-cell office:value-type="float" office:value="968" table:style-name="ce3">
            <text:p>968</text:p>
          </table:table-cell>
          <table:table-cell office:value-type="string" table:style-name="ce3">
            <text:p>Lauralee</text:p>
          </table:table-cell>
          <table:table-cell office:value-type="string" table:style-name="ce3">
            <text:p>Perrin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97" table:style-name="ce3">
            <text:p>6597</text:p>
          </table:table-cell>
          <table:table-cell table:number-columns-repeated="16376"/>
        </table:table-row>
        <table:table-row table:style-name="ro2">
          <table:table-cell office:value-type="float" office:value="969" table:style-name="ce3">
            <text:p>969</text:p>
          </table:table-cell>
          <table:table-cell office:value-type="string" table:style-name="ce3">
            <text:p>Loreta</text:p>
          </table:table-cell>
          <table:table-cell office:value-type="string" table:style-name="ce3">
            <text:p>Curre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9654" table:style-name="ce3">
            <text:p>9654</text:p>
          </table:table-cell>
          <table:table-cell table:number-columns-repeated="16376"/>
        </table:table-row>
        <table:table-row table:style-name="ro2">
          <table:table-cell office:value-type="float" office:value="970" table:style-name="ce3">
            <text:p>970</text:p>
          </table:table-cell>
          <table:table-cell office:value-type="string" table:style-name="ce3">
            <text:p>Teresa</text:p>
          </table:table-cell>
          <table:table-cell office:value-type="string" table:style-name="ce3">
            <text:p>Straw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3569" table:style-name="ce3">
            <text:p>3569</text:p>
          </table:table-cell>
          <table:table-cell table:number-columns-repeated="16376"/>
        </table:table-row>
        <table:table-row table:style-name="ro2">
          <table:table-cell office:value-type="float" office:value="971" table:style-name="ce3">
            <text:p>971</text:p>
          </table:table-cell>
          <table:table-cell office:value-type="string" table:style-name="ce3">
            <text:p>Besinda</text:p>
          </table:table-cell>
          <table:table-cell office:value-type="string" table:style-name="ce3">
            <text:p>Partai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564" table:style-name="ce3">
            <text:p>2564</text:p>
          </table:table-cell>
          <table:table-cell table:number-columns-repeated="16376"/>
        </table:table-row>
        <table:table-row table:style-name="ro2">
          <table:table-cell office:value-type="float" office:value="972" table:style-name="ce3">
            <text:p>972</text:p>
          </table:table-cell>
          <table:table-cell office:value-type="string" table:style-name="ce3">
            <text:p>Holly</text:p>
          </table:table-cell>
          <table:table-cell office:value-type="string" table:style-name="ce3">
            <text:p>Eud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52" table:style-name="ce3">
            <text:p>52</text:p>
          </table:table-cell>
          <table:table-cell office:value-type="string" table:style-name="ce3">
            <text:p>16/08/2016</text:p>
          </table:table-cell>
          <table:table-cell office:value-type="float" office:value="8561" table:style-name="ce3">
            <text:p>8561</text:p>
          </table:table-cell>
          <table:table-cell table:number-columns-repeated="16376"/>
        </table:table-row>
        <table:table-row table:style-name="ro2">
          <table:table-cell office:value-type="float" office:value="973" table:style-name="ce3">
            <text:p>973</text:p>
          </table:table-cell>
          <table:table-cell office:value-type="string" table:style-name="ce3">
            <text:p>Many</text:p>
          </table:table-cell>
          <table:table-cell office:value-type="string" table:style-name="ce3">
            <text:p>Cuccia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46" table:style-name="ce3">
            <text:p>46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974" table:style-name="ce3">
            <text:p>974</text:p>
          </table:table-cell>
          <table:table-cell office:value-type="string" table:style-name="ce3">
            <text:p>sibbie</text:p>
          </table:table-cell>
          <table:table-cell office:value-type="string" table:style-name="ce3">
            <text:p>Dalb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42" table:style-name="ce3">
            <text:p>42</text:p>
          </table:table-cell>
          <table:table-cell office:value-type="string" table:style-name="ce3">
            <text:p>21/05/2015</text:p>
          </table:table-cell>
          <table:table-cell office:value-type="float" office:value="5489" table:style-name="ce3">
            <text:p>5489</text:p>
          </table:table-cell>
          <table:table-cell table:number-columns-repeated="16376"/>
        </table:table-row>
        <table:table-row table:style-name="ro2">
          <table:table-cell office:value-type="float" office:value="975" table:style-name="ce3">
            <text:p>975</text:p>
          </table:table-cell>
          <table:table-cell office:value-type="string" table:style-name="ce3">
            <text:p>Lester</text:p>
          </table:table-cell>
          <table:table-cell office:value-type="string" table:style-name="ce3">
            <text:p>Prothro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15/10/2017</text:p>
          </table:table-cell>
          <table:table-cell office:value-type="float" office:value="6574" table:style-name="ce3">
            <text:p>6574</text:p>
          </table:table-cell>
          <table:table-cell table:number-columns-repeated="16376"/>
        </table:table-row>
        <table:table-row table:style-name="ro2">
          <table:table-cell office:value-type="float" office:value="976" table:style-name="ce3">
            <text:p>976</text:p>
          </table:table-cell>
          <table:table-cell office:value-type="string" table:style-name="ce3">
            <text:p>Marvel</text:p>
          </table:table-cell>
          <table:table-cell office:value-type="string" table:style-name="ce3">
            <text:p>H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5555" table:style-name="ce3">
            <text:p>5555</text:p>
          </table:table-cell>
          <table:table-cell table:number-columns-repeated="16376"/>
        </table:table-row>
        <table:table-row table:style-name="ro2">
          <table:table-cell office:value-type="float" office:value="977" table:style-name="ce3">
            <text:p>977</text:p>
          </table:table-cell>
          <table:table-cell office:value-type="string" table:style-name="ce3">
            <text:p>Angelyn</text:p>
          </table:table-cell>
          <table:table-cell office:value-type="string" table:style-name="ce3">
            <text:p>Vong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21/05/2015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style-name="ro2">
          <table:table-cell office:value-type="float" office:value="978" table:style-name="ce3">
            <text:p>978</text:p>
          </table:table-cell>
          <table:table-cell office:value-type="string" table:style-name="ce3">
            <text:p>Francesca</text:p>
          </table:table-cell>
          <table:table-cell office:value-type="string" table:style-name="ce3">
            <text:p>Beaudre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15/10/2017</text:p>
          </table:table-cell>
          <table:table-cell office:value-type="float" office:value="5412" table:style-name="ce3">
            <text:p>5412</text:p>
          </table:table-cell>
          <table:table-cell table:number-columns-repeated="16376"/>
        </table:table-row>
        <table:table-row table:style-name="ro2">
          <table:table-cell office:value-type="float" office:value="979" table:style-name="ce3">
            <text:p>979</text:p>
          </table:table-cell>
          <table:table-cell office:value-type="string" table:style-name="ce3">
            <text:p>Garth</text:p>
          </table:table-cell>
          <table:table-cell office:value-type="string" table:style-name="ce3">
            <text:p>Gangi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41" table:style-name="ce3">
            <text:p>41</text:p>
          </table:table-cell>
          <table:table-cell office:value-type="string" table:style-name="ce3">
            <text:p>16/08/2016</text:p>
          </table:table-cell>
          <table:table-cell office:value-type="float" office:value="3256" table:style-name="ce3">
            <text:p>3256</text:p>
          </table:table-cell>
          <table:table-cell table:number-columns-repeated="16376"/>
        </table:table-row>
        <table:table-row table:style-name="ro2">
          <table:table-cell office:value-type="float" office:value="980" table:style-name="ce3">
            <text:p>980</text:p>
          </table:table-cell>
          <table:table-cell office:value-type="string" table:style-name="ce3">
            <text:p>Carla</text:p>
          </table:table-cell>
          <table:table-cell office:value-type="string" table:style-name="ce3">
            <text:p>Trumbu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21/05/2015</text:p>
          </table:table-cell>
          <table:table-cell office:value-type="float" office:value="3264" table:style-name="ce3">
            <text:p>3264</text:p>
          </table:table-cell>
          <table:table-cell table:number-columns-repeated="16376"/>
        </table:table-row>
        <table:table-row table:style-name="ro2">
          <table:table-cell office:value-type="float" office:value="981" table:style-name="ce3">
            <text:p>981</text:p>
          </table:table-cell>
          <table:table-cell office:value-type="string" table:style-name="ce3">
            <text:p>Veta</text:p>
          </table:table-cell>
          <table:table-cell office:value-type="string" table:style-name="ce3">
            <text:p>Muntz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4569" table:style-name="ce3">
            <text:p>4569</text:p>
          </table:table-cell>
          <table:table-cell table:number-columns-repeated="16376"/>
        </table:table-row>
        <table:table-row table:style-name="ro2">
          <table:table-cell office:value-type="float" office:value="982" table:style-name="ce3">
            <text:p>982</text:p>
          </table:table-cell>
          <table:table-cell office:value-type="string" table:style-name="ce3">
            <text:p>Stasia</text:p>
          </table:table-cell>
          <table:table-cell office:value-type="string" table:style-name="ce3">
            <text:p>Be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34" table:style-name="ce3">
            <text:p>34</text:p>
          </table:table-cell>
          <table:table-cell office:value-type="string" table:style-name="ce3">
            <text:p>16/08/2016</text:p>
          </table:table-cell>
          <table:table-cell office:value-type="float" office:value="7521" table:style-name="ce3">
            <text:p>7521</text:p>
          </table:table-cell>
          <table:table-cell table:number-columns-repeated="16376"/>
        </table:table-row>
        <table:table-row table:style-name="ro2">
          <table:table-cell office:value-type="float" office:value="983" table:style-name="ce3">
            <text:p>983</text:p>
          </table:table-cell>
          <table:table-cell office:value-type="string" table:style-name="ce3">
            <text:p>Jona</text:p>
          </table:table-cell>
          <table:table-cell office:value-type="string" table:style-name="ce3">
            <text:p>Grindl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Great Britain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458" table:style-name="ce3">
            <text:p>6458</text:p>
          </table:table-cell>
          <table:table-cell table:number-columns-repeated="16376"/>
        </table:table-row>
        <table:table-row table:style-name="ro2">
          <table:table-cell office:value-type="float" office:value="984" table:style-name="ce3">
            <text:p>984</text:p>
          </table:table-cell>
          <table:table-cell office:value-type="string" table:style-name="ce3">
            <text:p>Judie</text:p>
          </table:table-cell>
          <table:table-cell office:value-type="string" table:style-name="ce3">
            <text:p>Claywel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16/08/2016</text:p>
          </table:table-cell>
          <table:table-cell office:value-type="float" office:value="7569" table:style-name="ce3">
            <text:p>7569</text:p>
          </table:table-cell>
          <table:table-cell table:number-columns-repeated="16376"/>
        </table:table-row>
        <table:table-row table:style-name="ro2">
          <table:table-cell office:value-type="float" office:value="985" table:style-name="ce3">
            <text:p>985</text:p>
          </table:table-cell>
          <table:table-cell office:value-type="string" table:style-name="ce3">
            <text:p>Dewitt</text:p>
          </table:table-cell>
          <table:table-cell office:value-type="string" table:style-name="ce3">
            <text:p>Borg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8514" table:style-name="ce3">
            <text:p>8514</text:p>
          </table:table-cell>
          <table:table-cell table:number-columns-repeated="16376"/>
        </table:table-row>
        <table:table-row table:style-name="ro2">
          <table:table-cell office:value-type="float" office:value="986" table:style-name="ce3">
            <text:p>986</text:p>
          </table:table-cell>
          <table:table-cell office:value-type="string" table:style-name="ce3">
            <text:p>Nena</text:p>
          </table:table-cell>
          <table:table-cell office:value-type="string" table:style-name="ce3">
            <text:p>Hacker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15/10/2017</text:p>
          </table:table-cell>
          <table:table-cell office:value-type="float" office:value="8563" table:style-name="ce3">
            <text:p>8563</text:p>
          </table:table-cell>
          <table:table-cell table:number-columns-repeated="16376"/>
        </table:table-row>
        <table:table-row table:style-name="ro2">
          <table:table-cell office:value-type="float" office:value="987" table:style-name="ce3">
            <text:p>987</text:p>
          </table:table-cell>
          <table:table-cell office:value-type="string" table:style-name="ce3">
            <text:p>Kelsie</text:p>
          </table:table-cell>
          <table:table-cell office:value-type="string" table:style-name="ce3">
            <text:p>Wachte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France</text:p>
          </table:table-cell>
          <table:table-cell office:value-type="float" office:value="27" table:style-name="ce3">
            <text:p>27</text:p>
          </table:table-cell>
          <table:table-cell office:value-type="string" table:style-name="ce3">
            <text:p>16/08/2016</text:p>
          </table:table-cell>
          <table:table-cell office:value-type="float" office:value="8642" table:style-name="ce3">
            <text:p>8642</text:p>
          </table:table-cell>
          <table:table-cell table:number-columns-repeated="16376"/>
        </table:table-row>
        <table:table-row table:style-name="ro2">
          <table:table-cell office:value-type="float" office:value="988" table:style-name="ce3">
            <text:p>988</text:p>
          </table:table-cell>
          <table:table-cell office:value-type="string" table:style-name="ce3">
            <text:p>Sau</text:p>
          </table:table-cell>
          <table:table-cell office:value-type="string" table:style-name="ce3">
            <text:p>Pfau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21/05/2015</text:p>
          </table:table-cell>
          <table:table-cell office:value-type="float" office:value="9536" table:style-name="ce3">
            <text:p>9536</text:p>
          </table:table-cell>
          <table:table-cell table:number-columns-repeated="16376"/>
        </table:table-row>
        <table:table-row table:style-name="ro2">
          <table:table-cell office:value-type="float" office:value="989" table:style-name="ce3">
            <text:p>989</text:p>
          </table:table-cell>
          <table:table-cell office:value-type="string" table:style-name="ce3">
            <text:p>Shanice</text:p>
          </table:table-cell>
          <table:table-cell office:value-type="string" table:style-name="ce3">
            <text:p>Mccrysta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21/05/2015</text:p>
          </table:table-cell>
          <table:table-cell office:value-type="float" office:value="2567" table:style-name="ce3">
            <text:p>2567</text:p>
          </table:table-cell>
          <table:table-cell table:number-columns-repeated="16376"/>
        </table:table-row>
        <table:table-row table:style-name="ro2">
          <table:table-cell office:value-type="float" office:value="990" table:style-name="ce3">
            <text:p>990</text:p>
          </table:table-cell>
          <table:table-cell office:value-type="string" table:style-name="ce3">
            <text:p>Chase</text:p>
          </table:table-cell>
          <table:table-cell office:value-type="string" table:style-name="ce3">
            <text:p>Karne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15/10/2017</text:p>
          </table:table-cell>
          <table:table-cell office:value-type="float" office:value="2154" table:style-name="ce3">
            <text:p>2154</text:p>
          </table:table-cell>
          <table:table-cell table:number-columns-repeated="16376"/>
        </table:table-row>
        <table:table-row table:style-name="ro2">
          <table:table-cell office:value-type="float" office:value="991" table:style-name="ce3">
            <text:p>991</text:p>
          </table:table-cell>
          <table:table-cell office:value-type="string" table:style-name="ce3">
            <text:p>Tommie</text:p>
          </table:table-cell>
          <table:table-cell office:value-type="string" table:style-name="ce3">
            <text:p>Underdahl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16/08/2016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92" table:style-name="ce3">
            <text:p>992</text:p>
          </table:table-cell>
          <table:table-cell office:value-type="string" table:style-name="ce3">
            <text:p>Dorcas</text:p>
          </table:table-cell>
          <table:table-cell office:value-type="string" table:style-name="ce3">
            <text:p>Darit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7" table:style-name="ce3">
            <text:p>37</text:p>
          </table:table-cell>
          <table:table-cell office:value-type="string" table:style-name="ce3">
            <text:p>21/05/2015</text:p>
          </table:table-cell>
          <table:table-cell office:value-type="float" office:value="8765" table:style-name="ce3">
            <text:p>8765</text:p>
          </table:table-cell>
          <table:table-cell table:number-columns-repeated="16376"/>
        </table:table-row>
        <table:table-row table:style-name="ro2">
          <table:table-cell office:value-type="float" office:value="993" table:style-name="ce3">
            <text:p>993</text:p>
          </table:table-cell>
          <table:table-cell office:value-type="string" table:style-name="ce3">
            <text:p>Angel</text:p>
          </table:table-cell>
          <table:table-cell office:value-type="string" table:style-name="ce3">
            <text:p>Sanor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France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15/10/2017</text:p>
          </table:table-cell>
          <table:table-cell office:value-type="float" office:value="3259" table:style-name="ce3">
            <text:p>3259</text:p>
          </table:table-cell>
          <table:table-cell table:number-columns-repeated="16376"/>
        </table:table-row>
        <table:table-row table:style-name="ro2">
          <table:table-cell office:value-type="float" office:value="994" table:style-name="ce3">
            <text:p>994</text:p>
          </table:table-cell>
          <table:table-cell office:value-type="string" table:style-name="ce3">
            <text:p>Willodean</text:p>
          </table:table-cell>
          <table:table-cell office:value-type="string" table:style-name="ce3">
            <text:p>Harn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3">
            <text:p>16/08/2016</text:p>
          </table:table-cell>
          <table:table-cell office:value-type="float" office:value="3567" table:style-name="ce3">
            <text:p>3567</text:p>
          </table:table-cell>
          <table:table-cell table:number-columns-repeated="16376"/>
        </table:table-row>
        <table:table-row table:style-name="ro2">
          <table:table-cell office:value-type="float" office:value="995" table:style-name="ce3">
            <text:p>995</text:p>
          </table:table-cell>
          <table:table-cell office:value-type="string" table:style-name="ce3">
            <text:p>Weston</text:p>
          </table:table-cell>
          <table:table-cell office:value-type="string" table:style-name="ce3">
            <text:p>Martina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26" table:style-name="ce3">
            <text:p>26</text:p>
          </table:table-cell>
          <table:table-cell office:value-type="string" table:style-name="ce3">
            <text:p>21/05/2015</text:p>
          </table:table-cell>
          <table:table-cell office:value-type="float" office:value="6540" table:style-name="ce3">
            <text:p>6540</text:p>
          </table:table-cell>
          <table:table-cell table:number-columns-repeated="16376"/>
        </table:table-row>
        <table:table-row table:style-name="ro2">
          <table:table-cell office:value-type="float" office:value="996" table:style-name="ce3">
            <text:p>996</text:p>
          </table:table-cell>
          <table:table-cell office:value-type="string" table:style-name="ce3">
            <text:p>Roma</text:p>
          </table:table-cell>
          <table:table-cell office:value-type="string" table:style-name="ce3">
            <text:p>Lafollett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15/10/2017</text:p>
          </table:table-cell>
          <table:table-cell office:value-type="float" office:value="2654" table:style-name="ce3">
            <text:p>2654</text:p>
          </table:table-cell>
          <table:table-cell table:number-columns-repeated="16376"/>
        </table:table-row>
        <table:table-row table:style-name="ro2">
          <table:table-cell office:value-type="float" office:value="997" table:style-name="ce3">
            <text:p>997</text:p>
          </table:table-cell>
          <table:table-cell office:value-type="string" table:style-name="ce3">
            <text:p>Fesisa</text:p>
          </table:table-cell>
          <table:table-cell office:value-type="string" table:style-name="ce3">
            <text:p>Cail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16/08/2016</text:p>
          </table:table-cell>
          <table:table-cell office:value-type="float" office:value="6525" table:style-name="ce3">
            <text:p>6525</text:p>
          </table:table-cell>
          <table:table-cell table:number-columns-repeated="16376"/>
        </table:table-row>
        <table:table-row table:style-name="ro2">
          <table:table-cell office:value-type="float" office:value="998" table:style-name="ce3">
            <text:p>998</text:p>
          </table:table-cell>
          <table:table-cell office:value-type="string" table:style-name="ce3">
            <text:p>Demetria</text:p>
          </table:table-cell>
          <table:table-cell office:value-type="string" table:style-name="ce3">
            <text:p>Abbey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32" table:style-name="ce3">
            <text:p>32</text:p>
          </table:table-cell>
          <table:table-cell office:value-type="string" table:style-name="ce3">
            <text:p>21/05/2015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999" table:style-name="ce3">
            <text:p>999</text:p>
          </table:table-cell>
          <table:table-cell office:value-type="string" table:style-name="ce3">
            <text:p>Jeromy</text:p>
          </table:table-cell>
          <table:table-cell office:value-type="string" table:style-name="ce3">
            <text:p>Danz</text:p>
          </table:table-cell>
          <table:table-cell office:value-type="string" table:style-name="ce5">
            <text:p>Male</text:p>
          </table:table-cell>
          <table:table-cell office:value-type="string" table:style-name="ce3">
            <text:p>United States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15/10/2017</text:p>
          </table:table-cell>
          <table:table-cell office:value-type="float" office:value="3265" table:style-name="ce3">
            <text:p>3265</text:p>
          </table:table-cell>
          <table:table-cell table:number-columns-repeated="16376"/>
        </table:table-row>
        <table:table-row table:style-name="ro2">
          <table:table-cell office:value-type="float" office:value="1000" table:style-name="ce3">
            <text:p>1000</text:p>
          </table:table-cell>
          <table:table-cell office:value-type="string" table:style-name="ce3">
            <text:p>Rasheeda</text:p>
          </table:table-cell>
          <table:table-cell office:value-type="string" table:style-name="ce3">
            <text:p>Alkire</text:p>
          </table:table-cell>
          <table:table-cell office:value-type="string" table:style-name="ce3">
            <text:p>Female</text:p>
          </table:table-cell>
          <table:table-cell office:value-type="string" table:style-name="ce3">
            <text:p>United States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16/08/2016</text:p>
          </table:table-cell>
          <table:table-cell office:value-type="float" office:value="6125" table:style-name="ce3">
            <text:p>6125</text:p>
          </table:table-cell>
          <table:table-cell table:number-columns-repeated="16376"/>
        </table:table-row>
        <table:table-row table:number-rows-repeated="104757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month number:style="long"/>
      <number:text>-</number:text>
      <number:day number:style="long"/>
      <number:text>-</number:text>
      <number:year/>
    </number:date-style>
    <number:currency-style style:name="N37P0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currency-style style:name="N37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874in" fo:margin-bottom="0.7874in" fo:margin-left="0.7874in" fo:margin-right="0.7874in" style:print-orientation="portrait" style:print-page-order="ttb" style:first-page-number="1" style:scale-to="100%" style:table-centering="none" style:print="objects charts drawings"/>
      <style:header-style>
        <style:header-footer-properties fo:min-height="0.3638in" fo:margin-left="0in" fo:margin-right="0in" fo:margin-bottom="0in"/>
      </style:header-style>
      <style:footer-style>
        <style:header-footer-properties fo:min-height="0.3638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footer>
        <text:p><text:span text:style-name="T2">Page</text:span><text:span text:style-name="T2"><text:s/></text:span><text:span text:style-name="T2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SHA</meta:initial-creator>
    <dc:creator>ASHA</dc:creator>
    <meta:creation-date>2017-08-03T11:50:33Z</meta:creation-date>
    <dc:date>2026-08-21T09:59:30Z</dc:date>
    <meta:editing-cycles>5</meta:editing-cycles>
    <meta:editing-duration>PT90124S</meta:editing-duration>
  </office:meta>
</office:document-meta>
</file>